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RITA RIBERTI</text:p>
      <text:p text:style-name="Standard">Anni 65, pensionata.</text:p>
      <text:p text:style-name="Standard">Da prima operaia calzaturiera, poi collaboratrice scolastica alle scuole elementari di Mortara. È stata segretaria del circolo locale del Partito della Rifondazione Comunista nei primi anni ’90 e tesoriera provinciale. Tuttora è attivista del circolo del partito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it" style:country-asian="IT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ssimiliano Farrell</meta:initial-creator>
    <dc:creator>Massimiliano Farrell</dc:creator>
    <meta:editing-cycles>2</meta:editing-cycles>
    <meta:creation-date>2022-05-23T20:01:00</meta:creation-date>
    <dc:date>2022-05-23T20:01:00</dc:date>
    <meta:editing-duration>P0D</meta:editing-duration>
    <meta:generator>OpenOffice/4.1.1$Win32 OpenOffice.org_project/411m6$Build-9775</meta:generator>
    <meta:document-statistic meta:table-count="0" meta:image-count="0" meta:object-count="0" meta:page-count="1" meta:paragraph-count="3" meta:word-count="42" meta:character-count="29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