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MARIA MOTTARAN</text:p>
      <text:p text:style-name="Standard">Anni 70, pensionata, ex operaia della fabbrica calzaturiera Ursus, nel consiglio di fabbrica fu tra le protagoniste di grandi lotte sindacali e dell'occupazione della fabbrica per impedirne la chiusura. Attualmente volontaria dello SPI-CGIL di Mortara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52:00</meta:creation-date>
    <dc:date>2022-05-23T19:52:00</dc:date>
    <meta:editing-duration>PT1S</meta:editing-duration>
    <meta:generator>OpenOffice/4.1.1$Win32 OpenOffice.org_project/411m6$Build-9775</meta:generator>
    <meta:document-statistic meta:table-count="0" meta:image-count="0" meta:object-count="0" meta:page-count="1" meta:paragraph-count="2" meta:word-count="37" meta:character-count="26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