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LUIGI GIOVINAZZO</text:p>
      <text:p text:style-name="Standard">Anni 65, pensionato.</text:p>
      <text:p text:style-name="Standard">Ex ferroviere, in precedenza attivista di Democrazia Proletaria, già dal 1991 attivista del Partito della Rifondazione Comunista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19:38:00</meta:creation-date>
    <dc:date>2022-05-23T19:38:00</dc:date>
    <meta:editing-duration>P0D</meta:editing-duration>
    <meta:generator>OpenOffice/4.1.1$Win32 OpenOffice.org_project/411m6$Build-9775</meta:generator>
    <meta:document-statistic meta:table-count="0" meta:image-count="0" meta:object-count="0" meta:page-count="1" meta:paragraph-count="3" meta:word-count="22" meta:character-count="16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